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/>
      <style:text-properties fo:font-weight="bold" style:font-weight-asian="bold"/>
    </style:style>
    <style:style style:name="T2" style:parent-style-name="預設段落字型" style:family="text">
      <style:text-properties fo:font-size="10pt" style:font-size-asian="10pt" style:font-size-complex="10pt"/>
    </style:style>
    <style:style style:name="T3" style:parent-style-name="預設段落字型" style:family="text">
      <style:text-properties fo:font-size="10pt" style:font-size-asian="10pt" style:font-size-complex="10pt"/>
    </style:style>
    <style:style style:name="T4" style:parent-style-name="預設段落字型" style:family="text">
      <style:text-properties fo:font-size="10pt" style:font-size-asian="10pt" style:font-size-complex="10pt"/>
    </style:style>
    <style:style style:name="T5" style:parent-style-name="預設段落字型" style:family="text">
      <style:text-properties style:text-position="super 65%" fo:font-size="10pt" style:font-size-asian="10pt" style:font-size-complex="10pt"/>
    </style:style>
    <style:style style:name="T6" style:parent-style-name="預設段落字型" style:family="text">
      <style:text-properties fo:font-size="10pt" style:font-size-asian="10pt" style:font-size-complex="10pt"/>
    </style:style>
    <style:style style:name="P7" style:parent-style-name="內文" style:list-style-name="LFO1" style:family="paragraph"/>
    <style:style style:name="P8" style:parent-style-name="內文" style:list-style-name="LFO1" style:family="paragraph">
      <style:paragraph-properties fo:text-align="justify"/>
    </style:style>
    <style:style style:name="P9" style:parent-style-name="內文" style:family="paragraph">
      <style:paragraph-properties fo:text-align="justify"/>
    </style:style>
    <style:style style:name="P10" style:parent-style-name="內文" style:list-style-name="LFO1" style:family="paragraph">
      <style:paragraph-properties fo:text-align="justify"/>
    </style:style>
    <style:style style:name="P11" style:parent-style-name="內文" style:list-style-name="LFO2" style:family="paragraph">
      <style:paragraph-properties fo:text-align="justify"/>
    </style:style>
    <style:style style:name="P12" style:parent-style-name="內文" style:list-style-name="LFO2" style:family="paragraph">
      <style:paragraph-properties fo:text-align="justify"/>
    </style:style>
    <style:style style:name="P13" style:parent-style-name="內文" style:list-style-name="LFO2" style:family="paragraph">
      <style:paragraph-properties fo:text-align="justify"/>
    </style:style>
    <style:style style:name="P14" style:parent-style-name="內文" style:list-style-name="LFO1" style:family="paragraph"/>
  </office:automatic-styles>
  <office:body>
    <office:text text:use-soft-page-breaks="true">
      <text:p text:style-name="P1">Regulations of<text:s/>Seminar<text:s/>Courses for Graduate Students of the Department of Chemical Engineering, National Taiwan University of Science and Technology</text:p>
      <text:p text:style-name="內文"><text:tab/><text:tab/><text:tab/><text:tab/><text:tab/><text:tab/><text:tab/></text:p>
      <text:p text:style-name="內文"><text:tab/><text:tab/><text:tab/><text:tab/><text:tab/><text:tab/><text:tab/><text:span text:style-name="T2">Enacted</text:span><text:span text:style-name="T3"><text:s/></text:span><text:span text:style-name="T4">214</text:span><text:span text:style-name="T5">th</text:span><text:span text:style-name="T6"><text:s/>Meeting of Department Affairs, 1999/Jan/06</text:span></text:p>
      <text:p text:style-name="內文"/>
      <text:p text:style-name="內文">Requirements in taking<text:s/>seminar<text:s/>courses for graduate students in Master’s or PhD program in this department are as follows:</text:p>
      <text:p text:style-name="內文"/>
      <text:list text:style-name="LFO1" text:continue-numbering="true">
        <text:list-item>
          <text:p text:style-name="P7">Graduate students in Master<text:s/>and<text:s/>PhD programs<text:s/>in this department, both full-time and part-time, are required to take and pass<text:s/>2 semesters and 6 semesters seminar<text:s/>courses before graduation, respectively.<text:s/></text:p>
        </text:list-item>
      </text:list>
      <text:p text:style-name="內文"/>
      <text:list text:style-name="LFO1" text:continue-numbering="true">
        <text:list-item>
          <text:p text:style-name="P8">Considering that the<text:s/>duration for Master’s students is 1 to 4 years, and for PhD students is 2 to 7 years, PhD students who have met<text:s/>all the<text:s/>other requirements for graduation before the end of the third enrolled year, and have taken and passed<text:s/>seminar<text:s/>courses in every enrolled semester are not<text:s/>subject to Regulation<text:s/>1<text:s/>listed above and may graduate<text:s/>from school.</text:p>
        </text:list-item>
      </text:list>
      <text:p text:style-name="P9"/>
      <text:list text:style-name="LFO1" text:continue-numbering="true">
        <text:list-item>
          <text:p text:style-name="P10">Graduate students who have been directly admitted<text:s/>to PhD program from Master’s program are required to take<text:s/>seminar<text:s/>courses following the regulations listed below:</text:p>
        </text:list-item>
      </text:list>
      <text:list text:style-name="LFO2" text:continue-numbering="true">
        <text:list-item>
          <text:p text:style-name="P11">Graduate<text:s/>students who<text:s/>seek to be directly admitted<text:s/>to PhD program must take and pass<text:s/>seminar<text:s/>courses for one semester during the first year of study. Then the students can apply for PhD direct admission.</text:p>
        </text:list-item>
        <text:list-item>
          <text:p text:style-name="P12">PhD students who are admitted directly after having completed more than 1 year of study in the graduate school must take another 6 semesters of<text:s/>seminar<text:s/>coursers before graduation.</text:p>
        </text:list-item>
        <text:list-item>
          <text:p text:style-name="P13">PhD students who have met all the other requirements for graduation before the end of the third enrolled year in PhD program, and have taken and passed<text:s/>seminar<text:s/>courses in every enrolled semester in PhD program are not subject to Regulation (2) listed above and may graduate from school.</text:p>
        </text:list-item>
      </text:list>
      <text:p text:style-name="內文"/>
      <text:list text:style-name="LFO1" text:continue-numbering="true">
        <text:list-item>
          <text:p text:style-name="P14">The regulations listed above have been enacted<text:s/>by the<text:s/>Meeting of Department Affairs<text:s/>and<text:s/>should<text:s/>be amended following the same procedure.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Regulations of Feature Lecturing Courses Registration for Graduate Students of the Department of Chemical Engineering, Nationa</dc:title>
    <meta:initial-creator>aaa</meta:initial-creator>
    <dc:creator>user</dc:creator>
    <meta:creation-date>2017-01-19T05:53:00Z</meta:creation-date>
    <dc:date>2017-01-19T05:53:00Z</dc:date>
    <meta:template xlink:href="Normal" xlink:type="simple"/>
    <meta:editing-cycles>2</meta:editing-cycles>
    <meta:editing-duration>PT0S</meta:editing-duration>
    <meta:document-statistic meta:page-count="1" meta:paragraph-count="3" meta:word-count="281" meta:character-count="1883" meta:row-count="13" meta:non-whitespace-character-count="1605"/>
  </office:meta>
</office:document-meta>
</file>